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1" style:family="text">
      <style:text-properties officeooo:rsid="000634c2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Thanks Geshmy!</text:p>
      <text:p text:style-name="Standard"/>
      <text:p text:style-name="Standard">I ran systemctl status dbus:</text:p>
      <text:p text:style-name="Standard">● dbus.service - D-Bus System Message Bus</text:p>
      <text:p text:style-name="Standard"><text:s text:c="5"/>Loaded: loaded (/usr/lib/systemd/system/dbus.service; static)</text:p>
      <text:p text:style-name="Standard"><text:s text:c="5"/>Active: active (running) since Sat 2026-08-15 23:18:02 CDT; 2 days ago</text:p>
      <text:p text:style-name="Standard">TriggeredBy: ● dbus.socket</text:p>
      <text:p text:style-name="Standard"><text:s text:c="7"/>Docs: man:dbus-daemon(1)</text:p>
      <text:p text:style-name="Standard"><text:s text:c="3"/>Main PID: 842 (dbus-daemon)</text:p>
      <text:p text:style-name="Standard"><text:s text:c="6"/>Tasks: 2 (limit: 9142)</text:p>
      <text:p text:style-name="Standard"><text:s text:c="5"/>Memory: 4.0M (peak: 20.5M swap: 10.4M swap peak: 10.4M)</text:p>
      <text:p text:style-name="Standard"><text:s text:c="8"/>CPU: 31.909s</text:p>
      <text:p text:style-name="Standard"><text:s text:c="5"/>CGroup: /system.slice/dbus.service</text:p>
      <text:p text:style-name="Standard"><text:s text:c="13"/>├─ 842 @dbus-daemon --system --address=systemd: --nofork --nopidfi&gt;</text:p>
      <text:p text:style-name="Standard"><text:s text:c="13"/>└─1945 /usr/bin/python3 -Es /usr/share/backintime/qt/serviceHelper&gt;</text:p>
      <text:p text:style-name="Standard"/>
      <text:p text:style-name="Standard">Aug 17 15:45:49 oemthinkpad-ThinkPad-X200 dbus-daemon[842]: [system] Activating&gt;</text:p>
      <text:p text:style-name="Standard">Aug 17 15:45:49 oemthinkpad-ThinkPad-X200 dbus-daemon[842]: [system] Successful&gt;</text:p>
      <text:p text:style-name="Standard">Aug 17 17:50:11 oemthinkpad-ThinkPad-X200 dbus-daemon[842]: [system] Activating&gt;</text:p>
      <text:p text:style-name="Standard">Aug 17 17:50:11 oemthinkpad-ThinkPad-X200 dbus-daemon[842]: [system] Successful&gt;</text:p>
      <text:p text:style-name="Standard">Aug 17 22:19:13 oemthinkpad-ThinkPad-X200 dbus-daemon[842]: [system] Activating&gt;</text:p>
      <text:p text:style-name="Standard">Aug 17 22:19:14 oemthinkpad-ThinkPad-X200 dbus-daemon[842]: [system] Successful&gt;</text:p>
      <text:p text:style-name="Standard">Aug 18 01:47:33 oemthinkpad-ThinkPad-X200 dbus-daemon[842]: [system] Activating&gt;</text:p>
      <text:p text:style-name="Standard">Aug 18 01:47:34 oemthinkpad-ThinkPad-X200 dbus-daemon[842]: [system] Successful&gt;</text:p>
      <text:p text:style-name="Standard">Aug 18 09:01:39 oemthinkpad-ThinkPad-X200 dbus-daemon[842]: [system] Activating&gt;</text:p>
      <text:p text:style-name="Standard">Aug 18 09:01:39 oemthinkpad-ThinkPad-X200 dbus-daemon[842]: [system] Successful&gt;</text:p>
      <text:p text:style-name="Standard">_____</text:p>
      <text:p text:style-name="Standard">And:</text:p>
      <text:p text:style-name="Standard">systemctl list-sockets</text:p>
      <text:p text:style-name="Standard">LISTEN <text:s text:c="24"/>UNIT <text:s text:c="27"/>ACTIVATES <text:s text:c="6"/>&gt;</text:p>
      <text:p text:style-name="Standard">kobject-uevent 1 <text:s text:c="14"/>systemd-udevd-kernel.socket <text:s text:c="4"/>systemd-udevd.se&gt;</text:p>
      <text:p text:style-name="Standard">/dev/rfkill <text:s text:c="19"/>systemd-rfkill.socket <text:s text:c="10"/>systemd-rfkill.s&gt;</text:p>
      <text:p text:style-name="Standard">/run/acpid.socket <text:s text:c="13"/>acpid.socket <text:s text:c="19"/>acpid.service</text:p>
      <text:p text:style-name="Standard">/run/avahi-daemon/socket <text:s text:c="6"/>avahi-daemon.socket <text:s text:c="12"/>avahi-daemon.ser&gt;</text:p>
      <text:p text:style-name="Standard">/run/cups/cups.sock <text:s text:c="11"/>cups.socket <text:s text:c="20"/>cups.service</text:p>
      <text:p text:style-name="Standard">/run/dbus/system_bus_socket <text:s text:c="3"/>dbus.socket <text:s text:c="20"/>dbus.service</text:p>
      <text:p text:style-name="Standard">/run/dmeventd-client <text:s text:c="10"/>dm-event.socket <text:s text:c="16"/>dm-event.service</text:p>
      <text:p text:style-name="Standard">/run/dmeventd-server <text:s text:c="10"/>dm-event.socket <text:s text:c="16"/>dm-event.service</text:p>
      <text:p text:style-name="Standard">/run/initctl <text:s text:c="18"/>systemd-initctl.socket <text:s text:c="9"/>systemd-initctl.&gt;</text:p>
      <text:p text:style-name="Standard">/run/lvm/lvmpolld.socket <text:s text:c="6"/>lvm2-lvmpolld.socket <text:s text:c="11"/>lvm2-lvmpolld.se&gt;</text:p>
      <text:p text:style-name="Standard">/run/pcscd/pcscd.comm <text:s text:c="9"/>pcscd.socket <text:s text:c="19"/>pcscd.service</text:p>
      <text:p text:style-name="Standard">/run/systemd/fsck.progress <text:s text:c="4"/>systemd-fsckd.socket <text:s text:c="11"/>systemd-fsckd.se&gt;</text:p>
      <text:p text:style-name="Standard">/run/systemd/io.systemd.sysext systemd-sysext.socket <text:s text:c="10"/>- <text:s text:c="14"/>&gt;</text:p>
      <text:p text:style-name="Standard">/run/systemd/journal/dev-log <text:s text:c="2"/>systemd-journald-dev-log.socket systemd-journald&gt;</text:p>
      <text:p text:style-name="Standard">/run/systemd/journal/socket <text:s text:c="3"/>systemd-journald.socket <text:s text:c="8"/>systemd-journald&gt;</text:p>
      <text:p text:style-name="Standard">/run/systemd/journal/stdout <text:s text:c="3"/>systemd-journald.socket <text:s text:c="8"/>systemd-journald&gt;</text:p>
      <text:p text:style-name="Standard">/run/systemd/journal/syslog <text:s text:c="3"/>syslog.socket <text:s text:c="18"/>rsyslog.service</text:p>
      <text:p text:style-name="Standard">/run/udev/control <text:s text:c="13"/>systemd-udevd-control.socket <text:s text:c="3"/>systemd-udevd.se&gt;</text:p>
      <text:p text:style-name="Standard">/run/uuidd/request <text:s text:c="12"/>uuidd.socket <text:s text:c="19"/>uuidd.service</text:p>
      <text:p text:style-name="Standard"><text:soft-page-break/></text:p>
      <text:p text:style-name="Standard">19 sockets listed.</text:p>
      <text:p text:style-name="Standard">Pass --all to see loaded but inactive sockets, too.</text:p>
      <text:p text:style-name="Standard">lines 1-23</text:p>
      <text:p text:style-name="Standard">_____</text:p>
      <text:p text:style-name="Standard">and:</text:p>
      <text:p text:style-name="Standard">$ systemctl -l | grep udev</text:p>
      <text:p text:style-name="Standard"><text:s text:c="2"/>systemd-udev-trigger.service <text:s text:c="61"/>loaded active exited <text:s text:c="3"/>Coldplug All udev Devices</text:p>
      <text:p text:style-name="Standard"><text:s text:c="2"/>systemd-udevd.service <text:s text:c="68"/>loaded active running <text:s text:c="2"/>Rule-based Manager for Device Events and Files</text:p>
      <text:p text:style-name="Standard"><text:s text:c="2"/>systemd-udevd-control.socket <text:s text:c="61"/>loaded active running <text:s text:c="2"/>udev Control Socket</text:p>
      <text:p text:style-name="Standard"><text:s text:c="2"/>systemd-udevd-kernel.socket <text:s text:c="62"/>loaded active running <text:s text:c="2"/>udev Kernel Socket</text:p>
      <text:p text:style-name="Standard">-----------------</text:p>
      <text:p text:style-name="Standard">You said- Your log finishes up with multiple errors regarding something called isdv-4-serial-inputattach</text:p>
      <text:p text:style-name="Standard">Do you have touchscreen or trying to hookup a Wacom Tablet? No, I have a plain vanilla X200, no tablet or touchscreen.This is default stuff.</text:p>
      <text:p text:style-name="Standard"/>
      <text:p text:style-name="Standard">You said: I noticed ofono.service in your log. I always disable that since I don't use my PC for telephony. - I don't use telephony. This is turned on by default.</text:p>
      <text:p text:style-name="Standard"/>
      <text:p text:style-name="Standard">I use bluetooth for to connect to my cell phone.</text:p>
      <text:p text:style-name="Standard">__________</text:p>
      <text:p text:style-name="Standard"/>
      <text:p text:style-name="Standard">Update on troubleshooting- <text:span text:style-name="T1">HDD and battery test fine. </text:span>I suspect a thermal issue. The machine has been stable for days now. I am going to take apart the machine and check for dust. I also have thermal paste on order, though the existing paste is only 5-6 years old. Last step will be a reinstall, but some critical files (abrowser and Icedove profiles) live above Home. Thanks for your help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8T10:22:53.373059924</meta:creation-date>
    <dc:date>2026-08-18T10:32:19.594889600</dc:date>
    <meta:editing-duration>PT9M28S</meta:editing-duration>
    <meta:editing-cycles>1</meta:editing-cycles>
    <meta:document-statistic meta:table-count="0" meta:image-count="0" meta:object-count="0" meta:page-count="2" meta:paragraph-count="64" meta:word-count="414" meta:character-count="4580" meta:non-whitespace-character-count="3433"/>
    <meta:generator>LibreOffice/24.2.7.2$Linux_X86_64 LibreOffice_project/420$Build-2</meta:generator>
  </office:meta>
</office:document-meta>
</file>